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De Ronde om Alphen van 27 juni t/m 28 juni 2026 aan Eikenlaan 20, 2404 BR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evenementenvergunning ontvangen. De vergunning is aangevraagd voor het evenement De Ronde om Alphen  van 27 juni t/m 28 juni 2026 op de locatie Eikenlaan 20, 2404 BR Alphen aan den Rijn, geregistreerd onder nr. 04843884116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3164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64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64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4843884116</meta:user-defined>
    <meta:user-defined meta:name="DCTERMS.abstract">Aanvraag evenementenvergunning voor De Ronde om Alphen van 27 juni t/m 28 juni 2026 aan Eikenlaan 20, 2404 BR Alphen aan den Rijn.</meta:user-defined>
    <dc:language>nl</dc:language>
    <meta:user-defined meta:name="OVERHEIDop.locatietype/OVERHEIDop.gebiedsmarkering">Punt</meta:user-defined>
    <meta:user-defined meta:name="DC.title">Aanvraag evenementenvergunning voor De Ronde om Alphen van 27 juni t/m 28 juni 2026 aan Eikenlaan 20, 2404 BR Alphen aan den Rij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647</meta:user-defined>
    <meta:user-defined meta:name="OVERHEIDop.GmbID/DC.identifier">gmb-2026-231647</meta:user-defined>
    <meta:user-defined meta:name="OVERHEIDop.versieInformatie"/>
  </office:meta>
</office:document-meta>
</file>