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Vondelstraat 112-H 1054G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twee (2) zelfstandige woonruimten op de begane grond en eerste verdieping uit 1 zelfstandige woonruimte</text:p>
            <text:p text:style-name="common-al">Besluit: verleend</text:p>
            <text:p text:style-name="common-al">Besluit verzonden op: 13-05-2026</text:p>
            <text:p text:style-name="common-al">Zaakadres: Vondelstraat 112-H 1054GR Amsterdam</text:p>
            <text:p text:style-name="common-al">Zaaknummer: Z2026-01669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6694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30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3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3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6694</meta:user-defined>
    <meta:user-defined meta:name="DCTERMS.abstract">Het vormen van twee (2) zelfstandige woonruimten op de begane grond en eerste verdieping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Vondelstraat 112-H 1054GR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309</meta:user-defined>
    <meta:user-defined meta:name="OVERHEIDop.GmbID/DC.identifier">gmb-2026-231309</meta:user-defined>
    <meta:user-defined meta:name="OVERHEIDop.versieInformatie"/>
  </office:meta>
</office:document-meta>
</file>