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Lijnbaansgracht 147 1016V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Zaakadres: Lijnbaansgracht 147-1 1016VW Amsterdam</text:p>
            <text:p text:style-name="common-al">Datum ontvangst: 07-05-2026</text:p>
            <text:p text:style-name="common-al">Zaaknummer: Z2026-02025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072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072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072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253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DC.title">Aanvraag splitsingsvergunning Lijnbaansgracht 147 1016VW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0721</meta:user-defined>
    <meta:user-defined meta:name="OVERHEIDop.GmbID/DC.identifier">gmb-2026-230721</meta:user-defined>
    <meta:user-defined meta:name="OVERHEIDop.versieInformatie"/>
  </office:meta>
</office:document-meta>
</file>