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andpad-Driemond 38 Amsterdam , 7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0310</text:p>
            <text:p text:style-name="common-al">DSO nummer: 2026050800516</text:p>
            <text:p text:style-name="common-al">Ontvangstdatum melding: 08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28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2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2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310</meta:user-defined>
    <meta:user-defined meta:name="DCTERMS.abstract">241009484-V2, Zandpad-Driemond 28-44 te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andpad-Driemond 38 Amsterdam , 7 meter richting weste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284</meta:user-defined>
    <meta:user-defined meta:name="OVERHEIDop.GmbID/DC.identifier">gmb-2026-230284</meta:user-defined>
    <meta:user-defined meta:name="OVERHEIDop.versieInformatie"/>
  </office:meta>
</office:document-meta>
</file>