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Valkenburgerstraat 198N 1011N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2-05-2026</text:p>
            <text:p text:style-name="common-al">Zaakadres: Valkenburgerstraat 198N 1011NC Amsterdam</text:p>
            <text:p text:style-name="common-al">Zaaknummer: Z2026-02000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0003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0014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01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01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00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Valkenburgerstraat 198N 1011NC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30014</meta:user-defined>
    <meta:user-defined meta:name="OVERHEIDop.GmbID/DC.identifier">gmb-2026-230014</meta:user-defined>
    <meta:user-defined meta:name="OVERHEIDop.versieInformatie"/>
  </office:meta>
</office:document-meta>
</file>