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lbrecht Dürerstraat 23-H 1077L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de begane grond van het gebouw door het maken van een aanbouw met dakterras aan de achterzijde en het maken van een muurdoorbraak (legalisatie)</text:p>
            <text:p text:style-name="common-al">Besluit: verleend</text:p>
            <text:p text:style-name="common-al">Besluit verzonden op: 11-05-2026</text:p>
            <text:p text:style-name="common-al">Zaakadres: Albrecht Dürerstraat 23-H 1077LT Amsterdam</text:p>
            <text:p text:style-name="common-al">Zaaknummer: Z2026-007198</text:p>
            <text:p text:style-name="common-al">DSO-nummer: 202602160140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07198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952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52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52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7198</meta:user-defined>
    <meta:user-defined meta:name="DCTERMS.abstract">veranderen en vergroten van de begane grond van het gebouw door het maken van een aanbouw met dakterras aan de achterzijde en het maken van ...</meta:user-defined>
    <dc:language>nl</dc:language>
    <meta:user-defined meta:name="OVERHEIDop.locatietype/OVERHEIDop.gebiedsmarkering">Vlak</meta:user-defined>
    <meta:user-defined meta:name="DC.title">Besluit omgevingsvergunning reguliere procedure verleend Albrecht Dürerstraat 23-H 1077LT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9524</meta:user-defined>
    <meta:user-defined meta:name="OVERHEIDop.GmbID/DC.identifier">gmb-2026-229524</meta:user-defined>
    <meta:user-defined meta:name="OVERHEIDop.versieInformatie"/>
  </office:meta>
</office:document-meta>
</file>