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verleend Durgerdammerdijk 116-B 1026CG Amsterdam, Durgerdammerdijk 116B 1026C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Bedrijfsvaartuig</text:p>
            <text:p text:style-name="common-al">Besluit: verleend</text:p>
            <text:p text:style-name="common-al">Besluit verzonden op: 12-05-2026</text:p>
            <text:p text:style-name="common-al">Zaakadres: Durgerdammerdijk 116-B 1026CG Amsterdam, Durgerdammerdijk 116B 1026CG Amsterdam</text:p>
            <text:p text:style-name="common-al">Zaaknummer: Z2025-04101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5-041017" xlink:type="simple">wabovergunningensdn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51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1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1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5-041017</meta:user-defined>
    <meta:user-defined meta:name="DCTERMS.abstract">Ligplaatsvergunning Bedrijfsvaartuig</meta:user-defined>
    <dc:language>nl</dc:language>
    <meta:user-defined meta:name="OVERHEIDop.locatietype/OVERHEIDop.gebiedsmarkering">Punt</meta:user-defined>
    <meta:user-defined meta:name="DC.title">Besluit ligplaatsvergunning verleend Durgerdammerdijk 116-B 1026CG Amsterdam, Durgerdammerdijk 116B 1026CG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516</meta:user-defined>
    <meta:user-defined meta:name="OVERHEIDop.GmbID/DC.identifier">gmb-2026-229516</meta:user-defined>
    <meta:user-defined meta:name="OVERHEIDop.versieInformatie"/>
  </office:meta>
</office:document-meta>
</file>