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erfscheiding tussen het agrarische perceel (RDP00G01837G0000) en de percelen Durgerdammergouw 24, 24A en 26</text:p>
            <text:p text:style-name="common-al">Zaakadres: </text:p>
            <text:p text:style-name="common-al">Datum ontvangst: 06-05-2026</text:p>
            <text:p text:style-name="common-al">Zaaknummer: Z2026-020091</text:p>
            <text:p text:style-name="common-al">DSO-nummer: 202605060192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8942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8942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8942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5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026-020091</meta:user-defined>
    <meta:user-defined meta:name="DCTERMS.abstract">plaatsen van een erfscheiding tussen het agrarische perceel (RDP00G01837G0000) en de percelen Durgerdammergouw 24, 24A en 26</meta:user-defined>
    <dc:language>nl</dc:language>
    <meta:user-defined meta:name="OVERHEIDop.locatietype/OVERHEIDop.gebiedsmarkering">Vlak</meta:user-defined>
    <meta:user-defined meta:name="DC.title">Aanvraag omgevingsvergunning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8942</meta:user-defined>
    <meta:user-defined meta:name="OVERHEIDop.GmbID/DC.identifier">gmb-2026-228942</meta:user-defined>
    <meta:user-defined meta:name="OVERHEIDop.versieInformatie"/>
  </office:meta>
</office:document-meta>
</file>