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Saxen-Weimarlaan, 10-H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een gesloten bodemenergiesysteem.</text:p>
            <text:p text:style-name="common-al">Aanvrager: ARA Boringen B.V. </text:p>
            <text:p text:style-name="common-al">Zaaknummer: OD2026-0027206</text:p>
            <text:p text:style-name="common-al">DSO nummer: 2026042200670</text:p>
            <text:p text:style-name="common-al">Ontvangstdatum melding: 22-04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837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37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37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206</meta:user-defined>
    <meta:user-defined meta:name="DCTERMS.abstract">GB1239 Saxen weimarlaan 10H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 - Saxen-Weimarlaan, 10-H,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8378</meta:user-defined>
    <meta:user-defined meta:name="OVERHEIDop.GmbID/DC.identifier">gmb-2026-228378</meta:user-defined>
    <meta:user-defined meta:name="OVERHEIDop.versieInformatie"/>
  </office:meta>
</office:document-meta>
</file>