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Prinses Irenestraat 59, Amsterdam - Installatie noodstroomaggregaat (NSA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de installatie van een noodstroomaggregaat (NSA).</text:p>
            <text:p text:style-name="common-al">Aanvrager: Philips Electronics Nederland B.V.</text:p>
            <text:p text:style-name="common-al">Zaaknummer hoofdmelding: OD2026-0014169</text:p>
            <text:p text:style-name="common-al">DSO nummer hoofdmelding: 2026022601028</text:p>
            <text:p text:style-name="common-al">Ontvangstdatum hoofdmelding: 26-02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14169%22,%22aggs%22:%7B%22odnzkg_zaak_nummer%22:%7B%22key%22:%22odnzkg_zaak_nummer%22,%22field%22:%22odnzkg.zaak.nummer.keyword%22,%22fields%22:[],%22type%22:%22keyword%22,%22data%22:[%22OD2026-0014169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803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03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803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4169</meta:user-defined>
    <meta:user-defined meta:name="DCTERMS.abstract">Noodstroomaggregaat hoofdkantoor Philips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en verrichten milieubelastende activiteiten - Prinses Irenestraat 59, Amsterdam - Installatie noodstroomaggregaat (NSA)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8035</meta:user-defined>
    <meta:user-defined meta:name="OVERHEIDop.GmbID/DC.identifier">gmb-2026-228035</meta:user-defined>
    <meta:user-defined meta:name="OVERHEIDop.versieInformatie"/>
  </office:meta>
</office:document-meta>
</file>