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rlevinker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anne Bruist ter hoogte van Parlevinker 9 in Amsterdam</text:p>
            <text:p text:style-name="common-al">Datum van: 13-09-2026</text:p>
            <text:p text:style-name="common-al">Datum t/m: 13-09-2026</text:p>
            <text:p text:style-name="common-al">Tijd van: 12:00</text:p>
            <text:p text:style-name="common-al">Tijd tot: 19:00</text:p>
            <text:p text:style-name="common-al">Bezoekers drukste moment: 1500</text:p>
            <text:p text:style-name="common-al">Activiteiten: Bezoekers van Banne bruist kunnen gezellig wandelen op de braderie, muziekluisteren, spelletjes doen maar vooral gezellig oude bekende buren tegen komen en als van ouds herinneringen opdoen</text:p>
            <text:p text:style-name="common-al">Ontvangen op: 01-11-2025</text:p>
            <text:p text:style-name="common-al">Kenmerk gemeente: Z/25/304024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40244</meta:user-defined>
    <meta:user-defined meta:name="DCTERMS.abstract">Aanvraag voor een evenementenvergunning ter hoogte van adres Parlevinker 9 in Amsterdam</meta:user-defined>
    <dc:language>nl</dc:language>
    <meta:user-defined meta:name="OVERHEIDop.locatietype/OVERHEIDop.gebiedsmarkering">Punt</meta:user-defined>
    <meta:user-defined meta:name="DC.title">Aanvraag evenementenvergunning Parlevinker 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3</meta:user-defined>
    <meta:user-defined meta:name="OVERHEIDop.GmbID/DC.identifier">gmb-2026-227353</meta:user-defined>
    <meta:user-defined meta:name="OVERHEIDop.versieInformatie"/>
  </office:meta>
</office:document-meta>
</file>