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dentiteitscontrole bij aanvraag reisdocumenten en rijbewijzen</text:p>
      <text:section text:name="regeling_id1-3-2" text:style-name="regeling">
        <text:section text:name="aanhef_id1-3-2-1" text:style-name="aanhef">
          <text:section text:name="preambule_id1-3-2-1-1" text:style-name="preambule">
            <text:p text:style-name="al">Bij de aanvraag van reisdocumenten en rijbewijzen voor personen vanaf 16 jaar maken wij gebruik van een camera voor gezichtsvergelijking. Zo controleren wij uw identiteit en voorkomen wij dat anderen misbruik kunnen maken van uw gegevens. </text:p>
            <text:p text:style-name="al"/>
            <text:p text:style-name="al">
            <text:span text:style-name="nadrukvet">Hoe werkt het?</text:span>
          </text:p>
            <text:p text:style-name="al">Tijdens uw afspraak wordt met een kleine camera een foto van u gemaakt. Een programma vergelijkt deze foto met de foto op uw oude document. Zo wordt gecontroleerd of de foto’s van dezelfde persoon zijn. Kleine veranderingen in uw uiterlijk, zoals een andere bril of een ander kapsel, zijn geen probleem.</text:p>
            <text:p text:style-name="al"/>
            <text:p text:style-name="al"> De foto die tijdens de afspraak wordt gemaakt, is alleen bedoeld voor de gezichtsvergelijking. U moet daarom zelf een geldige pasfoto meenemen voor de aanvraag van uw document. </text:p>
            <text:p text:style-name="al"/>
            <text:p text:style-name="al">
            <text:span text:style-name="nadrukvet">Een baliemedewerker kijkt altijd mee </text:span>
          </text:p>
            <text:p text:style-name="al">Het programma ondersteunt de controle, maar een baliemedewerker kijkt altijd mee en beoordeelt de situatie. Gezichtsvergelijking is een vast onderdeel van de aanvraag. </text:p>
            <text:p text:style-name="al"/>
            <text:p text:style-name="al">
            <text:span text:style-name="nadrukvet">Wij bewaren uw foto niet </text:span>
          </text:p>
            <text:p text:style-name="al">Wij bewaren de foto en de gegevens voor de gezichtsvergelijking niet. De foto wordt direct na de controle verwijderd. </text:p>
            <text:p text:style-name="al"/>
            <text:p text:style-name="al">Meer informatie over identiteitscontrole leest u op rijssen-holten.nl/controle.</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226777</text:span><text:line-break/><text:date style:data-style-name="dag" text:fixed="true" text:date-value="2026-05-13"/><text:line-break/><text:date style:data-style-name="jaar" text:fixed="true" text:date-value="2026-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6777</text:span><text:date style:data-style-name="nicedate" text:fixed="true" text:date-value="2026-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6777</text:span><text:date style:data-style-name="nicedate" text:fixed="true" text:date-value="2026-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week20/2026</meta:user-defined>
    <dc:language>nl</dc:language>
    <meta:user-defined meta:name="OVERHEIDop.locatietype/OVERHEIDop.gebiedsmarkering">Gemeente</meta:user-defined>
    <meta:user-defined meta:name="DC.title">Identiteitscontrole bij aanvraag reisdocumenten en rijbewijzen</meta:user-defined>
    <meta:user-defined meta:name="DCTERMS.W3CDTF/DCTERMS.available">2026-05-13</meta:user-defined>
    <meta:user-defined meta:name="DCTERMS.W3CDTF/OVERHEIDop.jaargang">2026</meta:user-defined>
    <meta:user-defined meta:name="OVERHEIDop.publicationIssue">226777</meta:user-defined>
    <meta:user-defined meta:name="OVERHEIDop.GmbID/DC.identifier">gmb-2026-226777</meta:user-defined>
    <meta:user-defined meta:name="OVERHEIDop.versieInformatie"/>
  </office:meta>
</office:document-meta>
</file>