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n voor ander gebruik Gooise Kant 332 1104M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en van de woning aan de bestemming wonen t.b.v. begeleid wonen (zorgfunctie)</text:p>
            <text:p text:style-name="common-al">Zaakadres: Gooise Kant 332 1104MM Amsterdam</text:p>
            <text:p text:style-name="common-al">Datum ontvangst: 13-04-2026</text:p>
            <text:p text:style-name="common-al">Zaaknummer: Z2026-016250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6770</text:span><text:line-break/><text:date style:data-style-name="dag" text:fixed="true" text:date-value="2026-05-13"/><text:line-break/><text:date style:data-style-name="jaar" text:fixed="true" text:date-value="2026-05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6770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6770</text:span><text:date style:data-style-name="nicedate" text:fixed="true" text:date-value="2026-05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6250</meta:user-defined>
    <meta:user-defined meta:name="DCTERMS.abstract">onttrekken van de woning aan de bestemming wonen t.b.v. begeleid wonen (zorgfunctie)</meta:user-defined>
    <dc:language>nl</dc:language>
    <meta:user-defined meta:name="OVERHEIDop.locatietype/OVERHEIDop.gebiedsmarkering">Punt</meta:user-defined>
    <meta:user-defined meta:name="DC.title">Aanvraag onttrekkingsvergunning van woonruimten voor ander gebruik Gooise Kant 332 1104MM Amsterdam</meta:user-defined>
    <meta:user-defined meta:name="DCTERMS.W3CDTF/DCTERMS.available">2026-05-13</meta:user-defined>
    <meta:user-defined meta:name="DCTERMS.W3CDTF/OVERHEIDop.jaargang">2026</meta:user-defined>
    <meta:user-defined meta:name="OVERHEIDop.publicationIssue">226770</meta:user-defined>
    <meta:user-defined meta:name="OVERHEIDop.GmbID/DC.identifier">gmb-2026-226770</meta:user-defined>
    <meta:user-defined meta:name="OVERHEIDop.versieInformatie"/>
  </office:meta>
</office:document-meta>
</file>