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bedrijfsunits aan Industrieweg 43 tot en met 45, sectie B nummer 3475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790653 Industrieweg 43 t/m 45, sectie B nummer 3475, Berkel en Rodenrijs. </text:p>
            <text:p text:style-name="common-al">Het bouwen van bedrijfsunits (verzonden 6-05-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225325</text:span><text:line-break/><text:date style:data-style-name="dag" text:fixed="true" text:date-value="2026-05-13"/><text:line-break/><text:date style:data-style-name="jaar" text:fixed="true" text:date-value="2026-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5325</text:span><text:date style:data-style-name="nicedate" text:fixed="true" text:date-value="2026-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5325</text:span><text:date style:data-style-name="nicedate" text:fixed="true" text:date-value="2026-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90653 </meta:user-defined>
    <dc:language>nl</dc:language>
    <meta:user-defined meta:name="OVERHEIDop.locatietype/OVERHEIDop.gebiedsmarkering">Perceel</meta:user-defined>
    <meta:user-defined meta:name="DC.title">Toestemming voor het bouwen van bedrijfsunits aan Industrieweg 43 tot en met 45, sectie B nummer 3475 te Berkel en Rodenrijs</meta:user-defined>
    <meta:user-defined meta:name="DCTERMS.W3CDTF/DCTERMS.available">2026-05-13</meta:user-defined>
    <meta:user-defined meta:name="DCTERMS.W3CDTF/OVERHEIDop.jaargang">2026</meta:user-defined>
    <meta:user-defined meta:name="OVERHEIDop.publicationIssue">225325</meta:user-defined>
    <meta:user-defined meta:name="OVERHEIDop.GmbID/DC.identifier">gmb-2026-225325</meta:user-defined>
    <meta:user-defined meta:name="OVERHEIDop.versieInformatie"/>
  </office:meta>
</office:document-meta>
</file>