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Reguliersdwarsstraat 103-4 1017B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Bouwcon B.V.</text:p>
            <text:p text:style-name="common-al">Zaaknummer: OD2026-0028130</text:p>
            <text:p text:style-name="common-al">DSO nummer: 2026042800538</text:p>
            <text:p text:style-name="common-al">Ontvangstdatum melding: 28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624</text:span><text:line-break/><text:date style:data-style-name="dag" text:fixed="true" text:date-value="2026-05-13"/><text:line-break/><text:date style:data-style-name="jaar" text:fixed="true" text:date-value="2026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624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624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8130</meta:user-defined>
    <meta:user-defined meta:name="DCTERMS.abstract">Reguliersdwarsstraat 103 te Amsterdam 2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Reguliersdwarsstraat 103-4 1017BL Amsterdam</meta:user-defined>
    <meta:user-defined meta:name="DCTERMS.W3CDTF/DCTERMS.available">2026-05-13</meta:user-defined>
    <meta:user-defined meta:name="DCTERMS.W3CDTF/OVERHEIDop.jaargang">2026</meta:user-defined>
    <meta:user-defined meta:name="OVERHEIDop.publicationIssue">224624</meta:user-defined>
    <meta:user-defined meta:name="OVERHEIDop.GmbID/DC.identifier">gmb-2026-224624</meta:user-defined>
    <meta:user-defined meta:name="OVERHEIDop.versieInformatie"/>
  </office:meta>
</office:document-meta>
</file>