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Eerste Jan Steenstraat 96-1 1072N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Zaakadres: Eerste Jan Steenstraat 96-1 1072NP Amsterdam</text:p>
            <text:p text:style-name="common-al">Datum ontvangst: 07-05-2026</text:p>
            <text:p text:style-name="common-al">Zaaknummer: Z2026-02022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374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37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37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224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Eerste Jan Steenstraat 96-1 1072NP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374</meta:user-defined>
    <meta:user-defined meta:name="OVERHEIDop.GmbID/DC.identifier">gmb-2026-224374</meta:user-defined>
    <meta:user-defined meta:name="OVERHEIDop.versieInformatie"/>
  </office:meta>
</office:document-meta>
</file>