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Eerste Jacob van Campenstraat 46-1 1072B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Zaakadres: Eerste Jacob van Campenstraat 46-1 1072BG Amsterdam</text:p>
            <text:p text:style-name="common-al">Datum ontvangst: 06-05-2026</text:p>
            <text:p text:style-name="common-al">Zaaknummer: Z2026-01998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369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36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36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9980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Eerste Jacob van Campenstraat 46-1 1072BG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369</meta:user-defined>
    <meta:user-defined meta:name="OVERHEIDop.GmbID/DC.identifier">gmb-2026-224369</meta:user-defined>
    <meta:user-defined meta:name="OVERHEIDop.versieInformatie"/>
  </office:meta>
</office:document-meta>
</file>