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Vrijheidslaan 90-5 1078P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Zaakadres: Vrijheidslaan 90-5 1078PS Amsterdam</text:p>
            <text:p text:style-name="common-al">Datum ontvangst: 05-05-2026</text:p>
            <text:p text:style-name="common-al">Zaaknummer: Z2026-01966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16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16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16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9669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Aanvraag woonvormingsvergunning Vrijheidslaan 90-5 1078PS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165</meta:user-defined>
    <meta:user-defined meta:name="OVERHEIDop.GmbID/DC.identifier">gmb-2026-224165</meta:user-defined>
    <meta:user-defined meta:name="OVERHEIDop.versieInformatie"/>
  </office:meta>
</office:document-meta>
</file>