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twee houtopstanden (kap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llen van 2 houtopstanden</text:p>
            <text:p text:style-name="common-al">Zaakadres: ter hoogte van het complex - Derkinderenstraat 113.pdf</text:p>
            <text:p text:style-name="common-al">Datum ontvangst: 21-04-2026</text:p>
            <text:p text:style-name="common-al">Zaaknummer: Z2026-017766</text:p>
            <text:p text:style-name="common-al">DSO-nummer: 202604210140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04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04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04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7766</meta:user-defined>
    <meta:user-defined meta:name="DCTERMS.abstract">VAG - het vellen van 2 houtopstanden</meta:user-defined>
    <dc:language>nl</dc:language>
    <meta:user-defined meta:name="OVERHEIDop.locatietype/OVERHEIDop.gebiedsmarkering">Vlak</meta:user-defined>
    <meta:user-defined meta:name="DC.title">Aanvraag omgevingsvergunning vellen van een twee houtopstanden (kap)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044</meta:user-defined>
    <meta:user-defined meta:name="OVERHEIDop.GmbID/DC.identifier">gmb-2026-224044</meta:user-defined>
    <meta:user-defined meta:name="OVERHEIDop.versieInformatie"/>
  </office:meta>
</office:document-meta>
</file>