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twee houtopstanden (kap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llen van twee houtopstanden ter hoogte van de locatie - Jan Voermanstraat 40, 1061 XG Amsterdam</text:p>
            <text:p text:style-name="common-al">Zaakadres: Jan Voermanstraat 40, 1061 XG Amsterdam</text:p>
            <text:p text:style-name="common-al">Datum ontvangst: 21-04-2026</text:p>
            <text:p text:style-name="common-al">Zaaknummer: Z2026-017804</text:p>
            <text:p text:style-name="common-al">DSO-nummer: 202604210157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00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00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00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7804</meta:user-defined>
    <meta:user-defined meta:name="DCTERMS.abstract">w8 op advies - vellen van 2 houtopstanden</meta:user-defined>
    <dc:language>nl</dc:language>
    <meta:user-defined meta:name="OVERHEIDop.locatietype/OVERHEIDop.gebiedsmarkering">Vlak</meta:user-defined>
    <meta:user-defined meta:name="DC.title">Aanvraag omgevingsvergunning vellen van twee houtopstanden (kap)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000</meta:user-defined>
    <meta:user-defined meta:name="OVERHEIDop.GmbID/DC.identifier">gmb-2026-224000</meta:user-defined>
    <meta:user-defined meta:name="OVERHEIDop.versieInformatie"/>
  </office:meta>
</office:document-meta>
</file>