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drie houtopstanden (ka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vellen van drie houtopstanden</text:p>
            <text:p text:style-name="common-al">Zaakadres: thv Coornhertstraat 14, 1064 JL Amsterdam</text:p>
            <text:p text:style-name="common-al">Datum ontvangst: 21-04-2026</text:p>
            <text:p text:style-name="common-al">Zaaknummer: Z2026-017788</text:p>
            <text:p text:style-name="common-al">DSO-nummer: 20260421014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397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9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397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7788</meta:user-defined>
    <meta:user-defined meta:name="DCTERMS.abstract">het vellen van drie houtopstanden</meta:user-defined>
    <dc:language>nl</dc:language>
    <meta:user-defined meta:name="OVERHEIDop.locatietype/OVERHEIDop.gebiedsmarkering">Vlak</meta:user-defined>
    <meta:user-defined meta:name="DC.title">Aanvraag omgevingsvergunning vellen van drie houtopstanden (kap)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3971</meta:user-defined>
    <meta:user-defined meta:name="OVERHEIDop.GmbID/DC.identifier">gmb-2026-223971</meta:user-defined>
    <meta:user-defined meta:name="OVERHEIDop.versieInformatie"/>
  </office:meta>
</office:document-meta>
</file>