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Science Park, Amsterdam - Lozen brijn op riool vanuit CO2 afvanginstallat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lozen van brijn op het riool vanuit een CO2 afvanginstallatie.</text:p>
            <text:p text:style-name="common-al">Zaaknummer: OD2026-0020414</text:p>
            <text:p text:style-name="common-al">DSO nummer: 2026032500509</text:p>
            <text:p text:style-name="common-al">Ontvangstdatum aanvraag: 25-03-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23554</text:span><text:line-break/><text:date style:data-style-name="dag" text:fixed="true" text:date-value="2026-05-12"/><text:line-break/><text:date style:data-style-name="jaar" text:fixed="true" text:date-value="2026-05-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3554</text:span><text:date style:data-style-name="nicedate" text:fixed="true" text:date-value="2026-05-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3554</text:span><text:date style:data-style-name="nicedate" text:fixed="true" text:date-value="2026-05-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5/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20414</meta:user-defined>
    <meta:user-defined meta:name="DCTERMS.abstract">het lozen van brijn op het riool vanuit een CO2 afvanginstallatie</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Science Park, Amsterdam - Lozen brijn op riool vanuit CO2 afvanginstallatie</meta:user-defined>
    <meta:user-defined meta:name="DCTERMS.W3CDTF/DCTERMS.available">2026-05-12</meta:user-defined>
    <meta:user-defined meta:name="DCTERMS.W3CDTF/OVERHEIDop.jaargang">2026</meta:user-defined>
    <meta:user-defined meta:name="OVERHEIDop.publicationIssue">223554</meta:user-defined>
    <meta:user-defined meta:name="OVERHEIDop.GmbID/DC.identifier">gmb-2026-223554</meta:user-defined>
    <meta:user-defined meta:name="OVERHEIDop.versieInformatie"/>
  </office:meta>
</office:document-meta>
</file>