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 en snoei)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22 bomen en het snoeien van 4 bomen (diverse tuinen vd Pekstraat)</text:p>
            <text:p text:style-name="common-al">Zaakadres: Bremstraat 42-H 1031ER Amsterdam, Van der Pekstraat 95-H 1031CV Amsterdam</text:p>
            <text:p text:style-name="common-al">Datum ontvangst: 20-04-2026</text:p>
            <text:p text:style-name="common-al">Zaaknummer: Z2026-017566</text:p>
            <text:p text:style-name="common-al">DSO-nummer: 202604200055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32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32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566</meta:user-defined>
    <meta:user-defined meta:name="DCTERMS.abstract">kappen van 22 bomen en het snoeien van 4 bomen (diverse tuinen vd Pekstraat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 en snoei)</meta:user-defined>
    <meta:user-defined meta:name="DCTERMS.W3CDTF/DCTERMS.available">2026-05-12</meta:user-defined>
    <meta:user-defined meta:name="DCTERMS.W3CDTF/OVERHEIDop.jaargang">2026</meta:user-defined>
    <meta:user-defined meta:name="OVERHEIDop.externeBijlage">B008 Overzichtskaarten Cluster Grijs|exb-2026-16627</meta:user-defined>
    <meta:user-defined meta:name="OVERHEIDop.externeBijlage">B001 Samenvatting 000 (2026042000551)|exb-2026-16628</meta:user-defined>
    <meta:user-defined meta:name="OVERHEIDop.publicationIssue">223326</meta:user-defined>
    <meta:user-defined meta:name="OVERHEIDop.GmbID/DC.identifier">gmb-2026-223326</meta:user-defined>
    <meta:user-defined meta:name="OVERHEIDop.versieInformatie"/>
  </office:meta>
</office:document-meta>
</file>