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Kuipersstraat 84 Amsterdam , 12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28962</text:p>
            <text:p text:style-name="common-al">DSO nummer: 2026050100170</text:p>
            <text:p text:style-name="common-al">Ontvangstdatum melding: 01-05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733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73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733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28962</meta:user-defined>
    <meta:user-defined meta:name="DCTERMS.abstract">261013970 Van Ostadestraat 366 e.o. Amsterdam (o.w.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graven bodem - Nabij Kuipersstraat 84 Amsterdam , 12 meter richting zuidoosten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733</meta:user-defined>
    <meta:user-defined meta:name="OVERHEIDop.GmbID/DC.identifier">gmb-2026-222733</meta:user-defined>
    <meta:user-defined meta:name="OVERHEIDop.versieInformatie"/>
  </office:meta>
</office:document-meta>
</file>