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Centrumeiland Blok 03-12 (Maria Ulfahstraat 123)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prichten van een woning</text:p>
            <text:p text:style-name="common-al">Besluit: verleend</text:p>
            <text:p text:style-name="common-al">Besluit verzonden op: 06-05-2026</text:p>
            <text:p text:style-name="common-al">Zaakadres: Centrumeiland Blok 03-12 (Maria Ulfahstraat 123) Amsterdam</text:p>
            <text:p text:style-name="common-al">Zaaknummer: Z2026-000196</text:p>
            <text:p text:style-name="common-al">DSO-nummer: 202512310042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6-000196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5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70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70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70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4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96</meta:user-defined>
    <meta:user-defined meta:name="DCTERMS.abstract">Het oprichten van een woning</meta:user-defined>
    <dc:language>nl</dc:language>
    <meta:user-defined meta:name="OVERHEIDop.locatietype/OVERHEIDop.gebiedsmarkering">Vlak</meta:user-defined>
    <meta:user-defined meta:name="DC.title">Besluit omgevingsvergunning reguliere procedure verleend Centrumeiland Blok 03-12 (Maria Ulfahstraat 123)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709</meta:user-defined>
    <meta:user-defined meta:name="OVERHEIDop.GmbID/DC.identifier">gmb-2026-222709</meta:user-defined>
    <meta:user-defined meta:name="OVERHEIDop.versieInformatie"/>
  </office:meta>
</office:document-meta>
</file>