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eidsekruisstraat 41-H en Leidsekruisstraat 4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VOF Surprise Bar - Leidsekruisstraat 41-H - 1017RG Amsterdam en AMSTERDAM</text:p>
            <text:p text:style-name="common-al">Datum van : 13-05-2026</text:p>
            <text:p text:style-name="common-al">Datum t/m : 13-05-2026</text:p>
            <text:p text:style-name="common-al">Verzonden naar aanvrager op: --</text:p>
            <text:p text:style-name="common-al">Kenmerk gemeente: Z/26/3124548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5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48</meta:user-defined>
    <meta:user-defined meta:name="DCTERMS.abstract">Verleend: ontheffing geluidsvoorschriften en openingstijden op adres Leidsekruisstraat 41-H en Leidsekruisstraat 41-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ntheffing geluidvoorschriften en openingstijden Verleend Leidsekruisstraat 41-H en Leidsekruisstraat 41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0</meta:user-defined>
    <meta:user-defined meta:name="OVERHEIDop.GmbID/DC.identifier">gmb-2026-222670</meta:user-defined>
    <meta:user-defined meta:name="OVERHEIDop.versieInformatie"/>
  </office:meta>
</office:document-meta>
</file>