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Bakhuizen van den Brinkhof ter hoogte van nummer: 61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ieuw-West</text:p>
            <text:p text:style-name="common-al">Objectvergunning, Locatie: Bakhuizen van den Brinkhof ter hoogte van nummer: 61 in Amsterdam</text:p>
            <text:p text:style-name="common-al">Looptijd :18-05-2026 t/m 01-06-2026</text:p>
            <text:p text:style-name="common-al">Verzonden naar aanvrager op: 07-05-2026</text:p>
            <text:p text:style-name="common-al">Kenmerk gemeente: Z/26/3124892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nieuwwest.vergunningen.dvl@amsterdam.nl?Subject=Dossier Z/26/3124892" xlink:type="simple">Stadsloket.nieuw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22587</text:span><text:line-break/><text:date style:data-style-name="dag" text:fixed="true" text:date-value="2026-05-12"/><text:line-break/><text:date style:data-style-name="jaar" text:fixed="true" text:date-value="2026-05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22587</text:span><text:date style:data-style-name="nicedate" text:fixed="true" text:date-value="2026-05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22587</text:span><text:date style:data-style-name="nicedate" text:fixed="true" text:date-value="2026-05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4892</meta:user-defined>
    <meta:user-defined meta:name="DCTERMS.abstract">Object,Bakhuizen van den Brinkhof 61 1065BB, 20260518, Bakhuizen van den Brinkhof ter hoogte van nummer: 61</meta:user-defined>
    <dc:language>nl</dc:language>
    <meta:user-defined meta:name="OVERHEIDop.locatietype/OVERHEIDop.gebiedsmarkering">Punt</meta:user-defined>
    <meta:user-defined meta:name="DC.title">Besluit apv vergunning Verleend - Bakhuizen van den Brinkhof ter hoogte van nummer: 61 in Amsterdam</meta:user-defined>
    <meta:user-defined meta:name="DCTERMS.W3CDTF/DCTERMS.available">2026-05-12</meta:user-defined>
    <meta:user-defined meta:name="DCTERMS.W3CDTF/OVERHEIDop.jaargang">2026</meta:user-defined>
    <meta:user-defined meta:name="OVERHEIDop.publicationIssue">222587</meta:user-defined>
    <meta:user-defined meta:name="OVERHEIDop.GmbID/DC.identifier">gmb-2026-222587</meta:user-defined>
    <meta:user-defined meta:name="OVERHEIDop.versieInformatie"/>
  </office:meta>
</office:document-meta>
</file>