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Wonnebuursterweg 1 te Ferwoude, CLZ-001098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23-04-2026 de volgende melding is binnengekomen. </text:p>
            <text:p text:style-name="common-al">
            
          </text:p>
            <text:p text:style-name="common-al">
            
          </text:p>
            <text:p text:style-name="common-al">Wonnebuursterweg 1, 8761 PG Ferwoude, het ophogen en aanvullen van de berm (ingediend op: 23-04-2026)</text:p>
            <text:p text:style-name="common-al">
            
          </text:p>
            <text:p text:style-name="common-al">Het zaaknummer is CLZ-00109879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2233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33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33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9879</meta:user-defined>
    <meta:user-defined meta:name="DCTERMS.abstract">Melding activiteit omgevingswet voor toepassen van grond aan Wonnebuursterweg 1 te Ferwoude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activiteit omgevingswet aan Wonnebuursterweg 1 te Ferwoude, CLZ-00109879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2330</meta:user-defined>
    <meta:user-defined meta:name="OVERHEIDop.GmbID/DC.identifier">gmb-2026-222330</meta:user-defined>
    <meta:user-defined meta:name="OVERHEIDop.versieInformatie"/>
  </office:meta>
</office:document-meta>
</file>