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Blauwvoetstraat 11 1061B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7-05-2026</text:p>
            <text:p text:style-name="common-al">Zaakadres: Blauwvoetstraat 11 1061BM Amsterdam</text:p>
            <text:p text:style-name="common-al">Zaaknummer: Z2026-01968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19684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31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31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31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68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Blauwvoetstraat 11 1061BM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2315</meta:user-defined>
    <meta:user-defined meta:name="OVERHEIDop.GmbID/DC.identifier">gmb-2026-222315</meta:user-defined>
    <meta:user-defined meta:name="OVERHEIDop.versieInformatie"/>
  </office:meta>
</office:document-meta>
</file>