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Cruquiuskade 185 1018A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7-05-2026</text:p>
            <text:p text:style-name="common-al">Zaakadres: Cruquiuskade 185 1018AM Amsterdam</text:p>
            <text:p text:style-name="common-al">Zaaknummer: Z2026-01967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9679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17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17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17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7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Cruquiuskade 185 1018AM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2177</meta:user-defined>
    <meta:user-defined meta:name="OVERHEIDop.GmbID/DC.identifier">gmb-2026-222177</meta:user-defined>
    <meta:user-defined meta:name="OVERHEIDop.versieInformatie"/>
  </office:meta>
</office:document-meta>
</file>