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Beulingstraat 6E 1017B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7-05-2026</text:p>
            <text:p text:style-name="common-al">Zaakadres: Beulingstraat 6E 1017BA Amsterdam</text:p>
            <text:p text:style-name="common-al">Zaaknummer: Z2026-01967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9678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195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95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95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67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Beulingstraat 6E 1017BA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1957</meta:user-defined>
    <meta:user-defined meta:name="OVERHEIDop.GmbID/DC.identifier">gmb-2026-221957</meta:user-defined>
    <meta:user-defined meta:name="OVERHEIDop.versieInformatie"/>
  </office:meta>
</office:document-meta>
</file>