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verleend Oostenburgergracht 14, 1018N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voor een woonboot</text:p>
            <text:p text:style-name="common-al">Reden: Nieuwe eigenaar </text:p>
            <text:p text:style-name="common-al">Besluit: verleend</text:p>
            <text:p text:style-name="common-al">Besluit verzonden op: 07-05-2026</text:p>
            <text:p text:style-name="common-al">Zaakadres: Oostenburgergracht 14, 1018NA Amsterdam</text:p>
            <text:p text:style-name="common-al">Zaaknummer: Z2026-01637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6375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192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92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92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375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Besluit ligplaatsvergunning verleend Oostenburgergracht 14, 1018NA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1926</meta:user-defined>
    <meta:user-defined meta:name="OVERHEIDop.GmbID/DC.identifier">gmb-2026-221926</meta:user-defined>
    <meta:user-defined meta:name="OVERHEIDop.versieInformatie"/>
  </office:meta>
</office:document-meta>
</file>