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apaverweg 15 Amsterdam , 4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jf Groep B.V.</text:p>
            <text:p text:style-name="common-al">Zaaknummer: OD2026-0028851</text:p>
            <text:p text:style-name="common-al">DSO nummer: 2026043001321</text:p>
            <text:p text:style-name="common-al">Ontvangstdatum melding: 3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118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18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18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851</meta:user-defined>
    <meta:user-defined meta:name="DCTERMS.abstract">10240064 Aanvullen bouwterrein buiten bouwkuip (Nabij Papaverweg 15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Papaverweg 15 Amsterdam , 4 meter richting noorden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1186</meta:user-defined>
    <meta:user-defined meta:name="OVERHEIDop.GmbID/DC.identifier">gmb-2026-221186</meta:user-defined>
    <meta:user-defined meta:name="OVERHEIDop.versieInformatie"/>
  </office:meta>
</office:document-meta>
</file>