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arius Bauerplantsoen 25 Amsterdam , 6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lasman Betonbewerkings- en Slooptechnieken B.V.</text:p>
            <text:p text:style-name="common-al">Zaaknummer: OD2026-0029018</text:p>
            <text:p text:style-name="common-al">DSO nummer: 2026050100554</text:p>
            <text:p text:style-name="common-al">Ontvangstdatum melding: 0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13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13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13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9018</meta:user-defined>
    <meta:user-defined meta:name="DCTERMS.abstract">370422 Grondwerk Marius Bauerplantsoen 1 t/m 107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Marius Bauerplantsoen 25 Amsterdam , 6 meter richting noord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1138</meta:user-defined>
    <meta:user-defined meta:name="OVERHEIDop.GmbID/DC.identifier">gmb-2026-221138</meta:user-defined>
    <meta:user-defined meta:name="OVERHEIDop.versieInformatie"/>
  </office:meta>
</office:document-meta>
</file>