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Zuideinde 366 Amsterdam , 6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SM Sloopwerken B.V.</text:p>
            <text:p text:style-name="common-al">Zaaknummer: OD2026-0029160</text:p>
            <text:p text:style-name="common-al">DSO nummer: 2026050200016</text:p>
            <text:p text:style-name="common-al">Ontvangstdatum melding: 02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112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12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12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9160</meta:user-defined>
    <meta:user-defined meta:name="DCTERMS.abstract">Zuideinde 366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Zuideinde 366 Amsterdam , 6 meter richting zuidwesten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1120</meta:user-defined>
    <meta:user-defined meta:name="OVERHEIDop.GmbID/DC.identifier">gmb-2026-221120</meta:user-defined>
    <meta:user-defined meta:name="OVERHEIDop.versieInformatie"/>
  </office:meta>
</office:document-meta>
</file>