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Melding toepassen grond en baggerspecie - Rijbaan A bij het J-platform, Schipho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 </text:p>
            <text:p text:style-name="common-al">Onderwerp: Melding toepassen grond en baggerspecie. Dit betreft een rectificatie van bekendmaking van de melding met publicatiedatum 5 mei 2026. In deze bekendmaking was per abuis geen locatie vermeld. </text:p>
            <text:p text:style-name="common-al">Aanvrager: Schiphol Nederland B.V. </text:p>
            <text:p text:style-name="common-al">Zaaknummer: OD2026-0027942 </text:p>
            <text:p text:style-name="common-al">DSO nummer: 2026042401926 </text:p>
            <text:p text:style-name="common-al">Ontvangstdatum melding: 24-04-2026 </text:p>
            <text:p text:style-name="common-al">Namens: Gemeente Haarlemmermeer </text:p>
            <text:p text:style-name="common-al">Tegen deze melding kan geen bezwaar worden gemaakt. </text:p>
            <text:p text:style-name="last-al">Heeft u een vraag over deze zaak dan kunt u gebruik maken van <text:a xlink:href="https://odnzkg.nl/contact/" xlink:type="simple">dit webformulier.</text:a> Er wordt dan contact met u op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2094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94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94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Vlak</meta:user-defined>
    <meta:user-defined meta:name="DC.title">RECTIFICATIE: Melding toepassen grond en baggerspecie - Rijbaan A bij het J-platform, Schiphol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0949</meta:user-defined>
    <meta:user-defined meta:name="OVERHEIDop.GmbID/DC.identifier">gmb-2026-220949</meta:user-defined>
    <meta:user-defined meta:name="OVERHEIDop.versieInformatie"/>
  </office:meta>
</office:document-meta>
</file>