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Toldwarsstraat 9 1073R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Besluit: </text:p>
            <text:p text:style-name="common-al">Besluit verzonden op: 07-05-2026</text:p>
            <text:p text:style-name="common-al">Zaakadres: Toldwarsstraat 9 1073RP Amsterdam</text:p>
            <text:p text:style-name="common-al">Zaaknummer: Z2026-01485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4855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35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35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35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4855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Besluit woonvormingsvergunning  Toldwarsstraat 9 1073RP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354</meta:user-defined>
    <meta:user-defined meta:name="OVERHEIDop.GmbID/DC.identifier">gmb-2026-220354</meta:user-defined>
    <meta:user-defined meta:name="OVERHEIDop.versieInformatie"/>
  </office:meta>
</office:document-meta>
</file>