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- Kerkweg 4, Spaarndam - Opslaan rundveedrijfmest in mestza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opslaan van rundveedrijfmest in een mestzak.</text:p>
            <text:p text:style-name="common-al">Aanvrager: V.O.F. Melkveebedrijf Vink - Van Geldorp</text:p>
            <text:p text:style-name="common-al">Zaaknummer: OD2026-0026952</text:p>
            <text:p text:style-name="common-al">DSO nummer: 2026042101688</text:p>
            <text:p text:style-name="common-al">Ontvangstdatum melding: 21-04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26952%22,%22aggs%22:%7B%22odnzkg_zaak_nummer%22:%7B%22key%22:%22odnzkg_zaak_nummer%22,%22field%22:%22odnzkg.zaak.nummer.keyword%22,%22fields%22:[],%22type%22:%22keyword%22,%22data%22:[%22OD2026-0026952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22031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31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31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952</meta:user-defined>
    <meta:user-defined meta:name="DCTERMS.abstract">realisatie van een mestzak voor het opslaan van rundveedrijfmes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- Kerkweg 4, Spaarndam - Opslaan rundveedrijfmest in mestzak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314</meta:user-defined>
    <meta:user-defined meta:name="OVERHEIDop.GmbID/DC.identifier">gmb-2026-220314</meta:user-defined>
    <meta:user-defined meta:name="OVERHEIDop.versieInformatie"/>
  </office:meta>
</office:document-meta>
</file>