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esloten bodemenergiesysteem - Van Ostadestraat 153,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esloten bodemenergiesysteem</text:p>
            <text:p text:style-name="common-al">Aanvrager: Geo4NRG B.V.</text:p>
            <text:p text:style-name="common-al">Zaaknummer: OD2026-0023464</text:p>
            <text:p text:style-name="common-al">DSO nummer: 2026040701045</text:p>
            <text:p text:style-name="common-al">Ontvangstdatum melding: 07-04-2026</text:p>
            <text:p text:style-name="common-al">Namens: Gemeente Amsterdam</text:p>
            <text:p text:style-name="common-al">Tegen deze melding kan geen bezwaar worden gemaakt.</text:p>
            <text:p text:style-name="last-al">Heeft u een vraag over deze zaak dan kunt u gebruik maken van dit <text:a xlink:href="https://odnzkg.nl/loket/contactformulier/" xlink:type="simple">webformulier.</text:a> Er wordt dan contact met u op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0281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0281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0281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3464</meta:user-defined>
    <meta:user-defined meta:name="DCTERMS.abstract">Van Ostadestraat 153 te Amsterdam 1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Melding gesloten bodemenergiesysteem - Van Ostadestraat 153,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20281</meta:user-defined>
    <meta:user-defined meta:name="OVERHEIDop.GmbID/DC.identifier">gmb-2026-220281</meta:user-defined>
    <meta:user-defined meta:name="OVERHEIDop.versieInformatie"/>
  </office:meta>
</office:document-meta>
</file>