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en verrichten milieubelastende activiteiten - Valreep 13 1042AN Amsterdam - Opslaan van goed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meerdere meldingen heeft ontvangen.</text:p>
            <text:p text:style-name="common-al">Onderwerp: - Opslaan van goederen</text:p>
            <text:p text:style-name="common-al">                       - Laden en lossen van vaartuigen of                                       drijvende Werktuigen </text:p>
            <text:p text:style-name="common-al">                       - Opslagbedrijf, transportbedrijf,                                             groothandel en Containerterminal</text:p>
            <text:p text:style-name="common-al">Aanvrager: Verenigd Cargadoorskantoor B.V.</text:p>
            <text:p text:style-name="common-al">Zaaknummer hoofdmelding: OD2026-0027267</text:p>
            <text:p text:style-name="common-al">DSO nummer hoofdmelding: 2026042200949</text:p>
            <text:p text:style-name="common-al">Ontvangstdatum hoofdmelding: 22-04-2026</text:p>
            <text:p text:style-name="common-al">Namens: Gemeente Amsterdam</text:p>
            <text:p text:style-name="common-al">Wilt u de gepubliceerde documenten behorende bij deze bekendmaking in zien, klik dan <text:a xlink:href="https://edataloket.odnzkg.nl/?q=%7B%22search%22:%22OD2026-0027267%22,%22aggs%22:%7B%22odnzkg_zaak_nummer%22:%7B%22key%22:%22odnzkg_zaak_nummer%22,%22field%22:%22odnzkg.zaak.nummer.keyword%22,%22fields%22:[],%22type%22:%22keyword%22,%22data%22:[%22OD2026-0027267%22]%7D%7D%7D" xlink:type="simple">hier.</text:a></text:p>
            <text:p text:style-name="common-al">Tegen deze meldingen kan geen bezwaar worden gemaakt.</text:p>
            <text:p text:style-name="last-al">Heeft u een vraag over deze zaak dan kunt u gebruik maken van dit <text:a xlink:href="https://odnzkg.nl/loket/contactformulier/" xlink:type="simple">webformulier.</text:a> Er wordt dan contact met u op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0127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0127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0127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7267</meta:user-defined>
    <meta:user-defined meta:name="DCTERMS.abstract">VCK | Melding | opslaan van goeder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Meldingen verrichten milieubelastende activiteiten - Valreep 13 1042AN Amsterdam - Opslaan van goederen</meta:user-defined>
    <meta:user-defined meta:name="DCTERMS.W3CDTF/DCTERMS.available">2026-05-11</meta:user-defined>
    <meta:user-defined meta:name="DCTERMS.W3CDTF/OVERHEIDop.jaargang">2026</meta:user-defined>
    <meta:user-defined meta:name="OVERHEIDop.publicationIssue">220127</meta:user-defined>
    <meta:user-defined meta:name="OVERHEIDop.GmbID/DC.identifier">gmb-2026-220127</meta:user-defined>
    <meta:user-defined meta:name="OVERHEIDop.versieInformatie"/>
  </office:meta>
</office:document-meta>
</file>