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Keizersgracht 181 Amsterdam , 6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9027</text:p>
            <text:p text:style-name="common-al">DSO nummer: 2026050100643</text:p>
            <text:p text:style-name="common-al">Ontvangstdatum melding: 01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8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8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8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9027</meta:user-defined>
    <meta:user-defined meta:name="DCTERMS.abstract">261016317 Keizersgracht 177-185 Amsterdam o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Keizersgracht 181 Amsterdam , 6 meter richting zuidoosten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89</meta:user-defined>
    <meta:user-defined meta:name="OVERHEIDop.GmbID/DC.identifier">gmb-2026-219789</meta:user-defined>
    <meta:user-defined meta:name="OVERHEIDop.versieInformatie"/>
  </office:meta>
</office:document-meta>
</file>