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Haringvlietstraat 2 1078K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8722</text:p>
            <text:p text:style-name="common-al">DSO nummer: 2026043000509</text:p>
            <text:p text:style-name="common-al">Ontvangstdatum melding: 3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7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7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7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722</meta:user-defined>
    <meta:user-defined meta:name="DCTERMS.abstract">261000020 Haringvlietstraat 2 tm 6 te Amsterdam (ow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Haringvlietstraat 2 1078KC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77</meta:user-defined>
    <meta:user-defined meta:name="OVERHEIDop.GmbID/DC.identifier">gmb-2026-219777</meta:user-defined>
    <meta:user-defined meta:name="OVERHEIDop.versieInformatie"/>
  </office:meta>
</office:document-meta>
</file>