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Baarsjesweg 264 Amsterdam , 1 meter richting zuidwe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QTERRA B.V.</text:p>
            <text:p text:style-name="common-al">Zaaknummer: OD2026-0028575</text:p>
            <text:p text:style-name="common-al">DSO nummer: 2026042901602</text:p>
            <text:p text:style-name="common-al">Ontvangstdatum melding: 29-04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772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772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772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8575</meta:user-defined>
    <meta:user-defined meta:name="DCTERMS.abstract">261011600, Baarsjesweg 251 1 Amsterdam (o.w.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graven bodem - Nabij Baarsjesweg 264 Amsterdam , 1 meter richting zuidwesten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772</meta:user-defined>
    <meta:user-defined meta:name="OVERHEIDop.GmbID/DC.identifier">gmb-2026-219772</meta:user-defined>
    <meta:user-defined meta:name="OVERHEIDop.versieInformatie"/>
  </office:meta>
</office:document-meta>
</file>