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Buurtfeest Schinkel District (Block Party 2026) ter hoogte van Vliegtuigstraat 6D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Buurtfeest Schinkel District (Block Party 2026): het houden van evenement Upload_Buurtfeest Schinkel District (Block Party 2026) ter hoogte van Vliegtuigstraat 6D in Amsterdam</text:p>
            <text:p text:style-name="common-al">Datum van: 18-06-2026</text:p>
            <text:p text:style-name="common-al">Datum t/m: 18-06-2026</text:p>
            <text:p text:style-name="common-al">Tijd van: 17:00</text:p>
            <text:p text:style-name="common-al">Tijd tot: 22:00</text:p>
            <text:p text:style-name="common-al">Bezoekers drukste moment: 300</text:p>
            <text:p text:style-name="common-al">Activiteiten: Knutselactiviteiten voor kinderen, eten, drinken en muziek voor volwassenen.</text:p>
            <text:p text:style-name="common-al">Verzonden naar aanvrager op: --</text:p>
            <text:p text:style-name="common-al">Kenmerk gemeente: Z/26/3113885</text:p>
            <text:p text:style-name="common-al"/>
            <text:p text:style-name="common-al">Het besluit en bijbehorende stukken kunt u per e-mail ontvangen. Stuur een e-mail naar 
  <text:a xlink:href="mailto:evenementenvergunningen.sdz@amsterdam.nl?Subject=Dossier Z/26/3113885" xlink:type="simple">evenementenvergunningen.sdz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42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4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4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3885</meta:user-defined>
    <meta:user-defined meta:name="DCTERMS.abstract">Buurtfeest Schinkel District (Block Party 2026): evenementenvergunning ter hoogte van adres Vliegtuigstraat 6D in Amsterdam</meta:user-defined>
    <dc:language>nl</dc:language>
    <meta:user-defined meta:name="OVERHEIDop.locatietype/OVERHEIDop.gebiedsmarkering">Punt</meta:user-defined>
    <meta:user-defined meta:name="DC.title">Besluit evenementenvergunning Buurtfeest Schinkel District (Block Party 2026) ter hoogte van Vliegtuigstraat 6D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42</meta:user-defined>
    <meta:user-defined meta:name="OVERHEIDop.GmbID/DC.identifier">gmb-2026-219742</meta:user-defined>
    <meta:user-defined meta:name="OVERHEIDop.versieInformatie"/>
  </office:meta>
</office:document-meta>
</file>