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Ruwe Diamant Festival 2026 ter hoogte van Tolstraat 1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Ruwe Diamant Festival 2026: het houden van evenement Upload_Upload_Ruwe Diamant Festival 2026 ter hoogte van Tolstraat 160 in Amsterdam</text:p>
            <text:p text:style-name="common-al">Datum van: 27-06-2026</text:p>
            <text:p text:style-name="common-al">Datum t/m: 27-06-2026</text:p>
            <text:p text:style-name="common-al">Tijd van: 13:00</text:p>
            <text:p text:style-name="common-al">Tijd tot: 18:00</text:p>
            <text:p text:style-name="common-al">Bezoekers drukste moment: 250</text:p>
            <text:p text:style-name="common-al">Activiteiten: Luisteren naar muziek en kijken naar theateroptrdenens, meedoen aan panna wedstrijdjes voor kinderen, springkussen en informatie van buurtorganisaties krijgen</text:p>
            <text:p text:style-name="common-al">Verzonden naar aanvrager op: --</text:p>
            <text:p text:style-name="common-al">Kenmerk gemeente: Z/26/3110767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110767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92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9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9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0767</meta:user-defined>
    <meta:user-defined meta:name="DCTERMS.abstract">Ruwe Diamant Festival 2026: evenementenvergunning ter hoogte van adres Tolstraat 160 in Amsterdam</meta:user-defined>
    <dc:language>nl</dc:language>
    <meta:user-defined meta:name="OVERHEIDop.locatietype/OVERHEIDop.gebiedsmarkering">Punt</meta:user-defined>
    <meta:user-defined meta:name="DC.title">Besluit evenementenvergunning Ruwe Diamant Festival 2026 ter hoogte van Tolstraat 160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92</meta:user-defined>
    <meta:user-defined meta:name="OVERHEIDop.GmbID/DC.identifier">gmb-2026-219692</meta:user-defined>
    <meta:user-defined meta:name="OVERHEIDop.versieInformatie"/>
  </office:meta>
</office:document-meta>
</file>