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Oosterdokskade 2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Upload_De Langste Tafel (middelgroot, maat) ter hoogte van Oosterdokskade 227 in Amsterdam</text:p>
            <text:p text:style-name="common-al">Datum van: 27-05-2026</text:p>
            <text:p text:style-name="common-al">Datum t/m: 27-05-2026</text:p>
            <text:p text:style-name="common-al">Tijd van: 16:30</text:p>
            <text:p text:style-name="common-al">Tijd tot: 21:00</text:p>
            <text:p text:style-name="common-al">Bezoekers drukste moment: 1720</text:p>
            <text:p text:style-name="common-al">Activiteiten: De avond zal bestaan uit een diner. Gasten komen aan en zullen geregistreerd worden en begeleid naar hun plek aan tafel.</text:p>
            <text:p text:style-name="common-al">Verzonden naar aanvrager op: 06-05-2026</text:p>
            <text:p text:style-name="common-al">Kenmerk gemeente: Z/26/3091891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91891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6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6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891</meta:user-defined>
    <meta:user-defined meta:name="DCTERMS.abstract">Verleend: evenementenvergunning ter hoogte van adres Oosterdokskade 227 in Amsterdam</meta:user-defined>
    <dc:language>nl</dc:language>
    <meta:user-defined meta:name="OVERHEIDop.locatietype/OVERHEIDop.gebiedsmarkering">Punt</meta:user-defined>
    <meta:user-defined meta:name="DC.title">Besluit evenementenvergunning Verleend ter hoogte van Oosterdokskade 22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69</meta:user-defined>
    <meta:user-defined meta:name="OVERHEIDop.GmbID/DC.identifier">gmb-2026-219669</meta:user-defined>
    <meta:user-defined meta:name="OVERHEIDop.versieInformatie"/>
  </office:meta>
</office:document-meta>
</file>