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Magic Circus, het Amsterdams Stadscircus ter hoogte van Theophile de Bockstraat 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Magic Circus, het Amsterdams Stadscircus: het houden van evenement Magic Circus, het Amsterdams Stadscircus ter hoogte van Theophile de Bockstraat 15-H in Amsterdam</text:p>
            <text:p text:style-name="common-al">Datum van: 24-06-2026</text:p>
            <text:p text:style-name="common-al">Datum t/m: 28-06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theatercircus zonder dieren.</text:p>
            <text:p text:style-name="common-al">Verzonden naar aanvrager op: --</text:p>
            <text:p text:style-name="common-al">Kenmerk gemeente: Z/26/3111732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11732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732</meta:user-defined>
    <meta:user-defined meta:name="DCTERMS.abstract">Magic Circus, het Amsterdams Stadscircus: evenementenvergunning ter hoogte van adres Theophile de Bockstraat 15-H in Amsterdam</meta:user-defined>
    <dc:language>nl</dc:language>
    <meta:user-defined meta:name="OVERHEIDop.locatietype/OVERHEIDop.gebiedsmarkering">Punt</meta:user-defined>
    <meta:user-defined meta:name="DC.title">Besluit evenementenvergunning Magic Circus, het Amsterdams Stadscircus ter hoogte van Theophile de Bockstraat 15-H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3</meta:user-defined>
    <meta:user-defined meta:name="OVERHEIDop.GmbID/DC.identifier">gmb-2026-219643</meta:user-defined>
    <meta:user-defined meta:name="OVERHEIDop.versieInformatie"/>
  </office:meta>
</office:document-meta>
</file>