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netiëstraat ter hoogte van nummer: 2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Oost</text:p>
            <text:p text:style-name="common-al">Objectvergunning, Locatie: Venetiëstraat ter hoogte van nummer: 28 in Amsterdam</text:p>
            <text:p text:style-name="common-al">Looptijd :18-05-2026 t/m 20-07-2026</text:p>
            <text:p text:style-name="common-al">Verzonden naar aanvrager op: 06-05-2026</text:p>
            <text:p text:style-name="common-al">Kenmerk gemeente: Z/26/3123574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oost.vergunningen.dvl@amsterdam.nl?Subject=Dossier Z/26/3123574" xlink:type="simple">Stadsloket.oo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22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2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22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574</meta:user-defined>
    <meta:user-defined meta:name="DCTERMS.abstract">Object,Venetiëstraat 28 1019NJ, 20260518, Venetiëstraat ter hoogte van nummer: 28</meta:user-defined>
    <dc:language>nl</dc:language>
    <meta:user-defined meta:name="OVERHEIDop.locatietype/OVERHEIDop.gebiedsmarkering">Punt</meta:user-defined>
    <meta:user-defined meta:name="DC.title">Besluit apv vergunning Verleend - Venetiëstraat ter hoogte van nummer: 28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22</meta:user-defined>
    <meta:user-defined meta:name="OVERHEIDop.GmbID/DC.identifier">gmb-2026-219622</meta:user-defined>
    <meta:user-defined meta:name="OVERHEIDop.versieInformatie"/>
  </office:meta>
</office:document-meta>
</file>