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Zutphen: tijdelijke verkeersmaatregelen Groenmarkt, Houtmarkt en Zaadmarkt in verband met de Kermis van 2 september 2026 tot en met 6 september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Team Veiligheid: 1322261</text:p>
            <text:p text:style-name="tussenkopcur">Zutphen: 19 augustus 2026</text:p>
            <text:p text:style-name="common-al"/>
            <text:p text:style-name="common-al">Burgemeester en wethouders van Zutphen;</text:p>
            <text:p text:style-name="common-al"/>
            <text:p text:style-name="common-al">gelet op:</text:p>
            <text:p text:style-name="common-al">artikel 2, lid 1, onder a van de Wegenverkeerswet 1994;</text:p>
            <text:p text:style-name="common-al">artikel 15 van de Wegenverkeerswet 1994;</text:p>
            <text:p text:style-name="common-al">artikel 18, lid 1, onder d van de Wegenverkeerswet 1994;</text:p>
            <text:p text:style-name="common-al">artikel 12 van het Besluit administratieve bepalingen inzake het wegverkeer;</text:p>
            <text:p text:style-name="common-al"/>
            <text:p text:style-name="common-al">overwegende, </text:p>
            <text:p text:style-name="common-al"/>
            <text:p text:style-name="common-al">dat van 2 september 2026 tot en met 6 september 2026 de kermis wordt gehouden in de binnenstad in Zutphen;</text:p>
            <text:p text:style-name="common-al">dat de attracties worden geplaatst op de Groenmarkt, de Houtmarkt en de Zaadmarkt;</text:p>
            <text:p text:style-name="common-al">dat het kermisterrein dan ook gevrijwaard moet zijn van geparkeerde auto’s en alleen toegankelijk is voor voetgangers;</text:p>
            <text:p text:style-name="common-al">dat voorafgaand aan en na afloop van het evenement werkzaamheden moeten worden verricht om het terrein in te richten en op te ruimen;</text:p>
            <text:p text:style-name="common-al">dat de veiligheid van de bezoekers en de overige weggebruikers in gevaar kan komen als er geen maatregelen worden getroffen tijdens deze werkzaamheden en tijdens het evenement zelf;</text:p>
            <text:p text:style-name="common-al"/>
            <text:p text:style-name="common-al">dat door het tijdelijk afsluiten van de Groenmarkt, de Houtmarkt en de Zaadmarkt die veiligheid wel kan worden geboden;</text:p>
            <text:p text:style-name="common-al">dat in voorgaande jaren gebleken is dat veel bezoekers van de kermis hun (brom)fiets in de Pelikaanstraat stallen;</text:p>
            <text:p text:style-name="common-al">dat woningen en parkeervoorzieningen in deze straat hierdoor niet meer bereikbaar waren en tevens de route voor de hulpverleningsdiensten geblokkeerd werd;</text:p>
            <text:p text:style-name="common-al">dat het uit veiligheidsoverwegingen dan ook gewenst is tijdens de kermis een parkeerverbod voor fietsers en bromfietsers in te stellen in de Pelikaanstraat;</text:p>
            <text:p text:style-name="common-al">dat een tijdelijke stallingsvoorziening voor (brom)fietsers wordt gerealiseerd in de Martinetsingel en hiernaar ook verwezen wordt;  </text:p>
            <text:p text:style-name="common-al"/>
            <text:p text:style-name="common-al">dat de betreffende wegen zijn gelegen binnen de grenzen van en in beheer zijn bij de gemeente Zutphen;</text:p>
            <text:p text:style-name="common-al">dat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overleg is gepleegd met een door de korpschef van politie gemandateerde verkeersadviseur van de eenheid Oost-Nederland;</text:p>
            <text:p text:style-name="common-al">b e s l u i ten:</text:p>
            <text:list text:style-name="id1-3-2-2-1-31">
              <text:list-item text:style-override="id1-3-2-2-1-31-1">
                <text:number>1.</text:number>
                <text:p text:style-name="al">Een parkeerverbod in te stellen op de parkeerplaatsen in onderstaande straten van 31 augustus 2026 07.00 uur tot 7 september 2026 21.00 uur door het plaatsen van bord E4 van Bijlage 1 van het Reglement verkeersregels en verkeerstekens 1990 met ‘parkeren verboden van 31 augustus 2026 07.00 uur tot 7 september 2026 21.00 uur’;</text:p>
              </text:list-item>
              <text:list-item text:style-override="id1-3-2-2-1-31-2">
                <text:number>2.</text:number>
                <text:p text:style-name="al">een stallingsverbod voor (brom)fietsers in te stellen in de Pelikaanstraat tussen de Zaadmarkt en de Bornhovestraat vanaf 2 september 2026 13.00 uur tot 6 september 2026 21.00 uur door het plaatsen van bord E3 van Bijlage 1 van het Reglement verkeersregels en verkeerstekens 1990. </text:p>
              </text:list-item>
            </text:list>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text:span>
          </text:p>
            <text:p text:style-name="common-al">Zoek op ‘<text:a xlink:href="https://zutphen.nl/klacht-en-bezwaar/reageren-op-besluit-gemeente" xlink:type="simple">Reageren op een besluit</text:a>’.<text:a xlink:href="" xlink:type="simple"/>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2191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1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1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Parkeren verboden ivm kermis van 31 augustus 2026 07.00 uur tot 7 september 2026 21.00 uur - Groenmark en Zaadmark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3</meta:user-defined>
    <meta:user-defined meta:name="OVERHEIDop.verkeersbordcode">E4</meta:user-defined>
    <dc:language>nl</dc:language>
    <meta:user-defined meta:name="OVERHEIDop.locatietype/OVERHEIDop.gebiedsmarkering">Vlak</meta:user-defined>
    <meta:user-defined meta:name="DC.title">Gemeente Zutphen: tijdelijke verkeersmaatregelen Groenmarkt, Houtmarkt en Zaadmarkt in verband met de Kermis van 2 september 2026 tot en met 6 september 2026</meta:user-defined>
    <meta:user-defined meta:name="DCTERMS.W3CDTF/DCTERMS.available">2026-08-19</meta:user-defined>
    <meta:user-defined meta:name="DCTERMS.W3CDTF/OVERHEIDop.jaargang">2026</meta:user-defined>
    <meta:user-defined meta:name="OVERHEIDop.publicationIssue">219185</meta:user-defined>
    <meta:user-defined meta:name="OVERHEIDop.GmbID/DC.identifier">gmb-2026-219185</meta:user-defined>
    <meta:user-defined meta:name="OVERHEIDop.versieInformatie"/>
  </office:meta>
</office:document-meta>
</file>