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EVENEMENTENVERGUNNING –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 Avondvierdaagse Vught van 9-6-2026 t/m 12-6-2026, Z26-305223</text:p>
            <text:p text:style-name="al"/>
            <text:p text:style-name="tussenkopcur">De aanvraag voor de vergunning is ingekomen 4 mei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18808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808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808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GEMEENTE VUGHT – INGEKOMEN AANVRAAG EVENEMENTENVERGUNNING – VUGHT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8808</meta:user-defined>
    <meta:user-defined meta:name="OVERHEIDop.GmbID/DC.identifier">gmb-2026-218808</meta:user-defined>
    <meta:user-defined meta:name="OVERHEIDop.versieInformatie"/>
  </office:meta>
</office:document-meta>
</file>